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9.001cm" table:align="margins"/>
    </style:style>
    <style:style style:name="Tabella1.A" style:family="table-column">
      <style:table-column-properties style:column-width="8.382cm" style:rel-column-width="28912*"/>
    </style:style>
    <style:style style:name="Tabella1.B" style:family="table-column">
      <style:table-column-properties style:column-width="2.235cm" style:rel-column-width="7710*"/>
    </style:style>
    <style:style style:name="Tabella1.C" style:family="table-column">
      <style:table-column-properties style:column-width="8.382cm" style:rel-column-width="28913*"/>
    </style:style>
    <style:style style:name="Tabella1.A1" style:family="table-cell">
      <style:table-cell-properties fo:background-color="transparent" fo:padding="0.097cm" fo:border="none">
        <style:background-image/>
      </style:table-cell-properties>
    </style:style>
    <style:style style:name="P1" style:family="paragraph" style:parent-style-name="Table_20_Contents">
      <style:paragraph-properties fo:text-align="start" style:justify-single-word="false"/>
      <style:text-properties officeooo:paragraph-rsid="0017a7d8"/>
    </style:style>
    <style:style style:name="P2" style:family="paragraph" style:parent-style-name="Table_20_Contents">
      <style:paragraph-properties fo:text-align="center" style:justify-single-word="false"/>
      <style:text-properties officeooo:paragraph-rsid="0017a7d8"/>
    </style:style>
    <style:style style:name="P3" style:family="paragraph" style:parent-style-name="Table_20_Contents">
      <style:paragraph-properties fo:text-align="center" style:justify-single-word="false"/>
      <style:text-properties officeooo:paragraph-rsid="0018fb9d"/>
    </style:style>
    <style:style style:name="P4" style:family="paragraph" style:parent-style-name="Standard">
      <style:paragraph-properties fo:text-align="end" style:justify-single-word="false"/>
      <style:text-properties fo:font-size="10pt" officeooo:rsid="00150d9a" officeooo:paragraph-rsid="0017a7d8" style:font-size-asian="10pt" style:font-size-complex="10pt"/>
    </style:style>
    <style:style style:name="P5" style:family="paragraph" style:parent-style-name="Standard">
      <style:paragraph-properties fo:text-align="center" style:justify-single-word="false"/>
      <style:text-properties fo:font-size="12pt" fo:font-weight="bold" officeooo:rsid="0013bb90" officeooo:paragraph-rsid="0017a7d8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12pt" officeooo:rsid="00150d9a" officeooo:paragraph-rsid="0017a7d8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officeooo:rsid="00150d9a" officeooo:paragraph-rsid="0017a7d8"/>
    </style:style>
    <style:style style:name="P8" style:family="paragraph" style:parent-style-name="Standard">
      <style:paragraph-properties fo:text-align="start" style:justify-single-word="false"/>
      <style:text-properties officeooo:rsid="00150d9a" officeooo:paragraph-rsid="0017a7d8"/>
    </style:style>
    <style:style style:name="P9" style:family="paragraph" style:parent-style-name="Standard">
      <style:paragraph-properties fo:text-align="end" style:justify-single-word="false"/>
      <style:text-properties officeooo:paragraph-rsid="0017a7d8"/>
    </style:style>
    <style:style style:name="P10" style:family="paragraph" style:parent-style-name="Standard">
      <style:paragraph-properties fo:text-align="center" style:justify-single-word="false"/>
      <style:text-properties fo:font-size="12pt" officeooo:rsid="001a971d" officeooo:paragraph-rsid="001a971d" style:font-size-asian="12pt" style:font-size-complex="12pt"/>
    </style:style>
    <style:style style:name="T1" style:family="text">
      <style:text-properties fo:font-size="16pt" fo:font-weight="bold" officeooo:rsid="0013bb90" style:font-size-asian="16pt" style:font-weight-asian="bold" style:font-size-complex="16pt" style:font-weight-complex="bold"/>
    </style:style>
    <style:style style:name="T2" style:family="text">
      <style:text-properties style:text-position="super 58%"/>
    </style:style>
    <style:style style:name="T3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S_1" text:name="xdoc"/>
        <text:user-field-decl office:value-type="string" office:string-value="-------------" text:name="01_0__DATI_ANAGRAFICI_ALUNNI____"/>
        <text:user-field-decl office:value-type="string" office:string-value="[[XA_O]]" text:name="01_28_a_o"/>
        <text:user-field-decl office:value-type="string" office:string-value="[[XA_OM]]" text:name="01_29_A_O"/>
        <text:user-field-decl office:value-type="string" office:string-value="[[XAN]]" text:name="01_12_Anno_nascita"/>
        <text:user-field-decl office:value-type="string" office:string-value="[[XANDUE]]" text:name="01_13_Anno_nascita_2_cifre"/>
        <text:user-field-decl office:value-type="string" office:string-value="[[XCAP_REC]]" text:name="01_22_Cap_recapito"/>
        <text:user-field-decl office:value-type="string" office:string-value="[[XCAP_RES]]" text:name="01_38_Cap_residenza"/>
        <text:user-field-decl office:value-type="string" office:string-value="[[XCELL]]" text:name="01_27_Cellulare"/>
        <text:user-field-decl office:value-type="string" office:string-value="[[XCITTAD]]" text:name="01_6_Cittadinanza"/>
        <text:user-field-decl office:value-type="string" office:string-value="[[XCODMIN_SCPRO]]" text:name="01_32_Cod_Min_Scuola_provenienza"/>
        <text:user-field-decl office:value-type="string" office:string-value="[[XCODCOM_NASC]]" text:name="01_42_Codice_comune_nascita"/>
        <text:user-field-decl office:value-type="string" office:string-value="[[XCODCOM_REC]]" text:name="01_43_Codice_comune_recapito"/>
        <text:user-field-decl office:value-type="string" office:string-value="[[XCODCOM_RES]]" text:name="01_44_Codice_comune_residenza"/>
        <text:user-field-decl office:value-type="string" office:string-value="[[XCOD_FISC]]" text:name="01_4_Codice_Fiscale"/>
        <text:user-field-decl office:value-type="string" office:string-value="[[XCODICESIDI]]" text:name="01_39_Codice_SIDI"/>
        <text:user-field-decl office:value-type="string" office:string-value="[[XCOGNOME]]" text:name="01_1_Cognome"/>
        <text:user-field-decl office:value-type="string" office:string-value="[[XCOM_NASC]]" text:name="01_15_Comune_nascita"/>
        <text:user-field-decl office:value-type="string" office:string-value="[[XCOM_REC]]" text:name="01_20_Comune_recapito"/>
        <text:user-field-decl office:value-type="string" office:string-value="[[XCOM_RES]]" text:name="01_17_Comune_residenza"/>
        <text:user-field-decl office:value-type="string" office:string-value="[[XDATAN]]" text:name="01_3_Data_nascita"/>
        <text:user-field-decl office:value-type="string" office:string-value="[[XDISTRETTO]]" text:name="01_9_Distretto"/>
        <text:user-field-decl office:value-type="string" office:string-value="[[XDOCUMENTIALUNNO]]" text:name="01_33_Documenti"/>
        <text:user-field-decl office:value-type="string" office:string-value="[[XE_MAIL]]" text:name="01_24_E_mail"/>
        <text:user-field-decl office:value-type="string" office:string-value="[[XGN]]" text:name="01_10_Giorno_nascita"/>
        <text:user-field-decl office:value-type="string" office:string-value="[[XGIUD_SCPRO]]" text:name="01_40_Giudizio_scuola_di_provenienza"/>
        <text:user-field-decl office:value-type="string" office:string-value="[[XIND_REC]]" text:name="01_23_Indirizzo_recapito"/>
        <text:user-field-decl office:value-type="string" office:string-value="[[XIND_RES]]" text:name="01_19_Indirizzo_residenza"/>
        <text:user-field-decl office:value-type="string" office:string-value="[[XMATRICOLA]]" text:name="01_5_Matricola"/>
        <text:user-field-decl office:value-type="string" office:string-value="[[XMNLETT]]" text:name="01_14_Mese_di_nascita_lettere"/>
        <text:user-field-decl office:value-type="string" office:string-value="[[XMN]]" text:name="01_11_Mese_nascita"/>
        <text:user-field-decl office:value-type="string" office:string-value="[[XNOME]]" text:name="01_2_Nome"/>
        <text:user-field-decl office:value-type="string" office:string-value="[[XNOTEANAG]]" text:name="01_30_Note_anagrafiche"/>
        <text:user-field-decl office:value-type="string" office:string-value="[[XPR_RES]]" text:name="01_18_Provincia_di_residenza"/>
        <text:user-field-decl office:value-type="string" office:string-value="[[XPR_NA]]" text:name="01_16_Provincia_nascita"/>
        <text:user-field-decl office:value-type="string" office:string-value="[[XPR_REC]]" text:name="01_21_Provincia_recapito"/>
        <text:user-field-decl office:value-type="string" office:string-value="[[XPROV_STA_LETT]]" text:name="01_36_Provincia_Stato_di_nascita"/>
        <text:user-field-decl office:value-type="string" office:string-value="[[XQUARTIERE]]" text:name="01_8_Quartiere"/>
        <text:user-field-decl office:value-type="string" office:string-value="[[XSCUOLA_PRO]]" text:name="01_31_Scuola_di_provenienza"/>
        <text:user-field-decl office:value-type="string" office:string-value="[[XCITTAD2]]" text:name="01_7_Seconda_Cittadinanza"/>
        <text:user-field-decl office:value-type="string" office:string-value="[[XSESSO]]" text:name="01_37_Sesso"/>
        <text:user-field-decl office:value-type="string" office:string-value="[[XSTATO_NA]]" text:name="01_35_Stato_di_nascita"/>
        <text:user-field-decl office:value-type="string" office:string-value="[[XTEL]]" text:name="01_25_Telefono"/>
        <text:user-field-decl office:value-type="string" office:string-value="[[XTEL2]]" text:name="01_26_Telefono_2"/>
        <text:user-field-decl office:value-type="string" office:string-value="-------------" text:name="02_0__DATI_ANNUALI____"/>
        <text:user-field-decl office:value-type="string" office:string-value="[[XL1]]" text:name="02_25_1_Lingua_straniera"/>
        <text:user-field-decl office:value-type="string" office:string-value="[[XL2]]" text:name="02_26_2_Lingua_straniera"/>
        <text:user-field-decl office:value-type="string" office:string-value="[[XL3]]" text:name="02_27_3_Lingua_straniera"/>
        <text:user-field-decl office:value-type="string" office:string-value="[[XAS]]" text:name="02_1_Anno_Scolastico"/>
        <text:user-field-decl office:value-type="string" office:string-value="[[XA_F]]" text:name="02_4_Anno_Scolastico_fine"/>
        <text:user-field-decl office:value-type="string" office:string-value="[[XA_I]]" text:name="02_3_Anno_Scolastico_inizio"/>
        <text:user-field-decl office:value-type="string" office:string-value="[[XCL]]" text:name="02_2_Classe"/>
        <text:user-field-decl office:value-type="string" office:string-value="[[XCL_LETT]]" text:name="02_19_Classe_in_lettere"/>
        <text:user-field-decl office:value-type="string" office:string-value="[[XCODMIN_SCDES]]" text:name="02_23_Cod_Min_Scuola_destinazione"/>
        <text:user-field-decl office:value-type="string" office:string-value="[[XBARCODE]]" text:name="02_40_Codice_a_barre_alunno"/>
        <text:user-field-decl office:value-type="string" office:string-value="[[XC_SPEC]]" text:name="02_15_Codice_Corso_Specializzazione"/>
        <text:user-field-decl office:value-type="string" office:string-value="[[XC_SEDE]]" text:name="02_17_Codice_Sede_Plesso"/>
        <text:user-field-decl office:value-type="string" office:string-value="[[XSPEC_PART]]" text:name="02_13_Corso_particolare"/>
        <text:user-field-decl office:value-type="string" office:string-value="[[XSPEC]]" text:name="02_16_Corso_Specializzazione"/>
        <text:user-field-decl office:value-type="string" office:string-value="[[XCREDITO]]" text:name="02_11_Credito_scheda"/>
        <text:user-field-decl office:value-type="string" office:string-value="[[XDATAR]]" text:name="02_21_Data_cessazione"/>
        <text:user-field-decl office:value-type="string" office:string-value="[[XDATA_ISCR]]" text:name="02_6_Data_iscrizione"/>
        <text:user-field-decl office:value-type="string" office:string-value="[[XESITO]]" text:name="02_9_Esito_scheda"/>
        <text:user-field-decl office:value-type="string" office:string-value="[[XINTEGRAZIONE]]" text:name="02_38_Integrazione"/>
        <text:user-field-decl office:value-type="string" office:string-value="[[XRITIRA]]" text:name="02_20_Interruzione_frequenza"/>
        <text:user-field-decl office:value-type="string" office:string-value="[[XMEDIA]]" text:name="02_10_Media_scheda"/>
        <text:user-field-decl office:value-type="string" office:string-value="[[XNOTEANN]]" text:name="02_12_Note_scheda"/>
        <text:user-field-decl office:value-type="string" office:string-value="[[XVOLTA]]" text:name="02_5_Numero_iscrizione"/>
        <text:user-field-decl office:value-type="string" office:string-value="[[XREG]]" text:name="02_8_Numero_registro"/>
        <text:user-field-decl office:value-type="string" office:string-value="[[XOREASS_AGG]]" text:name="02_47_Ore_di_assenza_aggiuntive"/>
        <text:user-field-decl office:value-type="string" office:string-value="[[XOREASS_REG]]" text:name="02_44_Ore_di_assenza_Reg_del_Prof"/>
        <text:user-field-decl office:value-type="string" office:string-value="[[XOREPRES_MIN]]" text:name="02_43_Ore_di_presenza_minima"/>
        <text:user-field-decl office:value-type="string" office:string-value="[[XMONTEORE]]" text:name="02_42_Ore_totali_di_lezione"/>
        <text:user-field-decl office:value-type="string" office:string-value="[[XPERCOREASS]]" text:name="02_45_Percentuale_ore_di_assenze"/>
        <text:user-field-decl office:value-type="string" office:string-value="[[XREDDITO]]" text:name="02_41_Reddito_familiare"/>
        <text:user-field-decl office:value-type="string" office:string-value="[[XCURRICULUMSCU]]" text:name="02_28_Schede_annuali_alunno_interne_ed_esterne"/>
        <text:user-field-decl office:value-type="string" office:string-value="[[XCURRICULUM]]" text:name="02_29_Schede_annuali_alunno_interne_ed_esterne_dello_stesso_grado"/>
        <text:user-field-decl office:value-type="string" office:string-value="[[XSCUOLA_DES]]" text:name="02_22_Scuola_destinazione"/>
        <text:user-field-decl office:value-type="string" office:string-value="[[XSEDE]]" text:name="02_18_Sede_Plesso"/>
        <text:user-field-decl office:value-type="string" office:string-value="[[XSEZ]]" text:name="02_14_Sezione"/>
        <text:user-field-decl office:value-type="string" office:string-value="[[XTASSEALUNNO]]" text:name="02_30_Tasse_alunno"/>
        <text:user-field-decl office:value-type="string" office:string-value="[[XTIT_AMM]]" text:name="02_7_Titolo_ammissione"/>
        <text:user-field-decl office:value-type="string" office:string-value="[[XTOTCREDANNO_I]]" text:name="02_39_Totale_credito_anno_in_corso"/>
        <text:user-field-decl office:value-type="string" office:string-value="[[XTOTALETASSE]]" text:name="02_24_Totale_tasse_pagate"/>
        <text:user-field-decl office:value-type="string" office:string-value="-------------" text:name="08_0__SCRUTINI____"/>
        <text:user-field-decl office:value-type="string" office:string-value="[[XESITOSF]]" text:name="08_2_Esito_scrutinio_finale"/>
        <text:user-field-decl office:value-type="string" office:string-value="[[XMATERIEDEBITO]]" text:name="08_4_Materie_dellalunno_con_debito_formativo"/>
        <text:user-field-decl office:value-type="string" office:string-value="[[XMATVOTI_1Q]]" text:name="08_10_Materie_e_voti_1Q"/>
        <text:user-field-decl office:value-type="string" office:string-value="[[XMATVOTI_1QSF]]" text:name="08_9_Materie_e_voti_1Q_e_SF"/>
        <text:user-field-decl office:value-type="string" office:string-value="[[XMATVOTI_1T]]" text:name="08_16_Materie_e_voti_1T"/>
        <text:user-field-decl office:value-type="string" office:string-value="[[XMATVOTI_1TSF]]" text:name="08_15_Materie_e_voti_1T_e_SF"/>
        <text:user-field-decl office:value-type="string" office:string-value="[[XMATVOTI_1T2TSF]]" text:name="08_12_Materie_e_voti_1T2TSF"/>
        <text:user-field-decl office:value-type="string" office:string-value="[[XMAT_E_VOTI]]" text:name="08_11_Materie_e_voti_SF"/>
        <text:user-field-decl office:value-type="string" office:string-value="[[XMATERIEALUNNO]]" text:name="08_3_Materie_studiate_con_voti_allo_scrutinio_finale"/>
        <text:user-field-decl office:value-type="string" office:string-value="[[XMEDIA_1Q]]" text:name="08_20_Media_1Q"/>
        <text:user-field-decl office:value-type="string" office:string-value="[[XMEDIA_1T]]" text:name="08_21_Media_1T"/>
        <text:user-field-decl office:value-type="string" office:string-value="[[XMEDIA_2T]]" text:name="08_22_Media_2T"/>
        <text:user-field-decl office:value-type="string" office:string-value="[[XMEDIASF]]" text:name="08_1_Media_scrutinio_finale"/>
        <text:user-field-decl office:value-type="string" office:string-value="[[XGIUDIZIO_GC1]]" text:name="08_23_Val_Period_Giudizio_complessivo_1"/>
        <text:user-field-decl office:value-type="string" office:string-value="[[XGIUDIZIO_GC2]]" text:name="08_24_Val_Period_Giudizio_complessivo_2"/>
        <text:user-field-decl office:value-type="string" office:string-value="[[XGIUDIZIO_GC3]]" text:name="08_25_Val_Period_Giudizio_complessivo_3"/>
        <text:user-field-decl office:value-type="string" office:string-value="[[XGIUDIZIO_GC4]]" text:name="08_26_Val_Period_Giudizio_complessivo_4"/>
        <text:user-field-decl office:value-type="string" office:string-value="[[XGIUDIZIO_GC5]]" text:name="08_27_Val_Period_Giudizio_complessivo_5"/>
        <text:user-field-decl office:value-type="string" office:string-value="[[XGIUDIZIO_GC6]]" text:name="08_28_Val_Period_Giudizio_complessivo_6"/>
        <text:user-field-decl office:value-type="string" office:string-value="-------------" text:name="12_0__CREDITO_SCOLASTICO____"/>
        <text:user-field-decl office:value-type="string" office:string-value="[[XCREDALTRO]]" text:name="12_8_Altri_elementi_credito"/>
        <text:user-field-decl office:value-type="string" office:string-value="[[XCREDFORM]]" text:name="12_6_Crediti_formativi"/>
        <text:user-field-decl office:value-type="string" office:string-value="[[XCREDITO3]]" text:name="12_13_Credito_III_anno"/>
        <text:user-field-decl office:value-type="string" office:string-value="[[XCREDITO4]]" text:name="12_12_Credito_IV_anno"/>
        <text:user-field-decl office:value-type="string" office:string-value="[[XCREDITO5]]" text:name="12_11_Credito_V_anno"/>
        <text:user-field-decl office:value-type="string" office:string-value="[[XINTIMP]]" text:name="12_3_Interesse_impegno"/>
        <text:user-field-decl office:value-type="string" office:string-value="[[XRECDEB]]" text:name="12_2_Recupero_debito"/>
        <text:user-field-decl office:value-type="string" office:string-value="[[XASSGIU]]" text:name="12_4_Totale_assenze_giustificate"/>
        <text:user-field-decl office:value-type="string" office:string-value="[[XASSING]]" text:name="12_5_Totale_assenze_ingiustificate"/>
        <text:user-field-decl office:value-type="string" office:string-value="[[XTOTCRED]]" text:name="12_7_Totale_credito"/>
        <text:user-field-decl office:value-type="string" office:string-value="[[XVOTCOND]]" text:name="12_1_Voto_di_condotta"/>
        <text:user-field-decl office:value-type="string" office:string-value="-------------" text:name="05_0__ESAMI_DI_QUALIFICA____"/>
        <text:user-field-decl office:value-type="string" office:string-value="[[XESITOQ]]" text:name="05_2_Esito_qualifica"/>
        <text:user-field-decl office:value-type="string" office:string-value="[[XVOTQUAL]]" text:name="05_1_Voto_qualifica"/>
        <text:user-field-decl office:value-type="string" office:string-value="-------------" text:name="07_0__ESAMI_DI_LICENZA____"/>
        <text:user-field-decl office:value-type="string" office:string-value="[[XGIUDIZIO]]" text:name="07_1_Giudizio"/>
        <text:user-field-decl office:value-type="string" office:string-value="[[XMATVOTI_ED]]" text:name="07_7_Materie_e_voti_esami_idonietà"/>
        <text:user-field-decl office:value-type="string" office:string-value="[[XMAT_LI_VOTI]]" text:name="07_8_Materie_e_voti_esami_licenza"/>
        <text:user-field-decl office:value-type="string" office:string-value="[[XVOTOLIC]]" text:name="07_2_Voto_licenza"/>
        <text:user-field-decl office:value-type="string" office:string-value="-------------" text:name="06_0__ESAMI_DI_STATO____"/>
        <text:user-field-decl office:value-type="string" office:string-value="[[XDESCRDIP]]" text:name="06_1_Descrizione_cert_diploma"/>
        <text:user-field-decl office:value-type="string" office:string-value="[[XNOMEDIP]]" text:name="06_9_Descrizione_diploma"/>
        <text:user-field-decl office:value-type="string" office:string-value="[[XLODE]]" text:name="06_8_Lode"/>
        <text:user-field-decl office:value-type="string" office:string-value="[[XNCOM]]" text:name="06_2_Numero_commissione"/>
        <text:user-field-decl office:value-type="string" office:string-value="[[XPRESCOM]]" text:name="06_10_Presidente_commissione"/>
        <text:user-field-decl office:value-type="string" office:string-value="[[XPROVAOR]]" text:name="06_7_Prova_orale"/>
        <text:user-field-decl office:value-type="string" office:string-value="[[XPUNTAGG]]" text:name="06_6_Punteggio_aggiuntivo"/>
        <text:user-field-decl office:value-type="string" office:string-value="[[XPROVASC]]" text:name="06_5_Punti_prove_scritte"/>
        <text:user-field-decl office:value-type="string" office:string-value="[[XVOTODIP]]" text:name="06_3_Voto_diploma"/>
        <text:user-field-decl office:value-type="string" office:string-value="[[XVOTODIPLET]]" text:name="06_4_Voto_diploma_in_lettere"/>
        <text:user-field-decl office:value-type="string" office:string-value="-------------" text:name="04_0__ALTRI_DATI____"/>
        <text:user-field-decl office:value-type="string" office:string-value="[[XAO]]" text:name="04_4_Anno_data_odierna"/>
        <text:user-field-decl office:value-type="string" office:string-value="[[XCAPSCU]]" text:name="04_13_CAP_Scuola"/>
        <text:user-field-decl office:value-type="string" office:string-value="[[XCODMIN]]" text:name="04_10_Codice_ministeriale_Scuola"/>
        <text:user-field-decl office:value-type="string" office:string-value="[[XCOMUNESCU]]" text:name="04_11_Comune_Scuola"/>
        <text:user-field-decl office:value-type="string" office:string-value="[[XDATA]]" text:name="04_1_Data_odierna"/>
        <text:user-field-decl office:value-type="string" office:string-value="[[XGO]]" text:name="04_2_Giorno_data_odierna"/>
        <text:user-field-decl office:value-type="string" office:string-value="[[XINDSCU]]" text:name="04_14_Indirizzo_Scuola"/>
        <text:user-field-decl office:value-type="string" office:string-value="[[XSCUOLA]]" text:name="04_9_Intitolazione_Scuola"/>
        <text:user-field-decl office:value-type="string" office:string-value="[[XMO]]" text:name="04_3_Mese_data_odierna"/>
        <text:user-field-decl office:value-type="string" office:string-value="[[XPRESIDE]]" text:name="04_5_Preside"/>
        <text:user-field-decl office:value-type="string" office:string-value="[[XPROVSCU]]" text:name="04_12_Provincia_Scuola"/>
        <text:user-field-decl office:value-type="string" office:string-value="[[XRESPAMM]]" text:name="04_7_Responsabile_Amministrativo"/>
        <text:user-field-decl office:value-type="string" office:string-value="[[XSIGLA_PRESIDE]]" text:name="04_6_Sigla_Preside"/>
        <text:user-field-decl office:value-type="string" office:string-value="[[XSIGLA_RESPAMM]]" text:name="04_8_Sigla_Responsabile_Amministrativo"/>
      </text:user-field-decls>
      <text:p text:style-name="P4">Registro dei certificati n... </text:p>
      <text:p text:style-name="P4"/>
      <text:p text:style-name="P5"/>
      <text:p text:style-name="P5"/>
      <text:p text:style-name="P6"><text:span text:style-name="T1">CERTIFICATO DI ISCRIZIONE E FREQUENZA</text:span> </text:p>
      <text:p text:style-name="P6"/>
      <text:p text:style-name="P6"/>
      <text:p text:style-name="P10">FJIDFJDIJFIDJFIDJF <text:user-field-get text:name="01_5_Matricola">[[XMATRICOLA]]</text:user-field-get></text:p>
      <text:p text:style-name="P6"/>
      <text:p text:style-name="P7"/>
      <text:p text:style-name="P8"><text:user-field-get text:name="04_8_Sigla_Responsabile_Amministrativo">[[XSIGLA_RESPAMM]]</text:user-field-get><text:s/>visti gli atti di questo ufficio</text:p>
      <text:p text:style-name="P7"/>
      <text:p text:style-name="P7">CERTIFICA CHE</text:p>
      <text:p text:style-name="P7"><text:s/></text:p>
      <text:p text:style-name="P8">l'alunn<text:user-field-get text:name="01_28_a_o">[[XA_O]]</text:user-field-get> <text:user-field-get text:name="01_1_Cognome">[[XCOGNOME]]</text:user-field-get><text:s/><text:user-field-get text:name="01_2_Nome">[[XNOME]]</text:user-field-get><text:s/>nat<text:user-field-get text:name="01_28_a_o">[[XA_O]]</text:user-field-get> a <text:user-field-get text:name="01_15_Comune_nascita">[[XCOM_NASC]]</text:user-field-get><text:s/>(<text:user-field-get text:name="01_16_Provincia_nascita">[[XPR_NA]]</text:user-field-get>) il <text:user-field-get text:name="01_3_Data_nascita">[[XDATAN]]</text:user-field-get><text:s/>e residente a <text:user-field-get text:name="01_17_Comune_residenza">[[XCOM_RES]]</text:user-field-get><text:s/>(<text:user-field-get text:name="01_18_Provincia_di_residenza">[[XPR_RES]]</text:user-field-get>), nell'anno scolastico <text:user-field-get text:name="02_1_Anno_Scolastico">[[XAS]]</text:user-field-get><text:s/>è iscritt<text:user-field-get text:name="01_28_a_o">[[XA_O]]</text:user-field-get> e frequenta per la <text:user-field-get text:name="02_5_Numero_iscrizione">[[XVOLTA]]</text:user-field-get><text:span text:style-name="T2">a</text:span> volta la classe <text:user-field-get text:name="02_2_Classe">[[XCL]]</text:user-field-get><text:s text:c="2"/><text:user-field-get text:name="02_14_Sezione">[[XSEZ]]</text:user-field-get><text:s/><text:user-field-get text:name="02_16_Corso_Specializzazione">[[XSPEC]]</text:user-field-get><text:s/>di questa scuola.</text:p>
      <text:p text:style-name="P7"/>
      <text:p text:style-name="P7"/>
      <text:p text:style-name="P7"/>
      <text:p text:style-name="P7"/>
      <text:p text:style-name="P7"/>
      <text:p text:style-name="P8">Si rilascia il presente certificato a richiesta dell'interessat<text:user-field-get text:name="01_28_a_o">[[XA_O]]</text:user-field-get> per gli usi consentiti dalla legge.</text:p>
      <text:p text:style-name="P8"/>
      <text:p text:style-name="P8"><text:span text:style-name="T3">Nota</text:span>: il presente certificato non può essere prodotto agli organi della pubblica amministrazione o ai privati gestori di pubblici servizi (art. 15 della Legge 183/2011).</text:p>
      <text:p text:style-name="P8"/>
      <text:p text:style-name="P8"/>
      <text:p text:style-name="P8"/>
      <text:p text:style-name="P8"/>
      <text:p text:style-name="P8"/>
      <table:table table:name="Tabella1" table:style-name="Tabella1">
        <table:table-column table:style-name="Tabella1.A"/>
        <table:table-column table:style-name="Tabella1.B"/>
        <table:table-column table:style-name="Tabella1.C"/>
        <table:table-row>
          <table:table-cell table:style-name="Tabella1.A1" office:value-type="string">
            <text:p text:style-name="P1"><text:user-field-get text:name="04_11_Comune_Scuola">[[XCOMUNESCU]]</text:user-field-get>, <text:user-field-get text:name="04_1_Data_odierna">[[XDATA]]</text:user-field-get></text:p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3"><text:user-field-get text:name="04_6_Sigla_Preside">[[XSIGLA_PRESIDE]]</text:user-field-get></text:p>
            <text:p text:style-name="P3"><text:user-field-get text:name="04_5_Preside">[[XPRESIDE]]</text:user-field-get></text:p>
            <text:p text:style-name="P2"/>
            <text:p text:style-name="P2"/>
            <text:p text:style-name="P2">.....................................................................</text:p>
            <text:p text:style-name="P1"/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4-16T11:32:02.64</meta:creation-date>
    <meta:editing-duration>PT1M33S</meta:editing-duration>
    <meta:editing-cycles>5</meta:editing-cycles>
    <meta:generator>LibreOffice/24.2.2.2$Windows_X86_64 LibreOffice_project/d56cc158d8a96260b836f100ef4b4ef25d6f1a01</meta:generator>
    <dc:date>2026-05-07T16:11:29.024000000</dc:date>
    <meta:document-statistic meta:table-count="1" meta:image-count="0" meta:object-count="0" meta:page-count="1" meta:paragraph-count="13" meta:word-count="97" meta:character-count="841" meta:non-whitespace-character-count="752"/>
    <meta:user-defined meta:name="Info 1"/>
    <meta:user-defined meta:name="Info 2"/>
    <meta:user-defined meta:name="Info 3"/>
    <meta:user-defined meta:name="Info 4"/>
  </office:meta>
</office:document-meta>
</file>